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text-properties fo:font-weight="normal" officeooo:paragraph-rsid="001959aa" style:font-weight-asian="normal" style:font-weight-complex="normal"/>
    </style:style>
    <style:style style:name="P2" style:family="paragraph" style:parent-style-name="Standard">
      <style:text-properties fo:font-weight="bold" officeooo:rsid="001959aa" officeooo:paragraph-rsid="001959aa" style:font-weight-asian="bold" style:font-weight-complex="bold"/>
    </style:style>
    <style:style style:name="P3" style:family="paragraph" style:parent-style-name="Standard">
      <style:text-properties fo:font-weight="normal" officeooo:paragraph-rsid="001b2f2f" style:font-weight-asian="normal" style:font-weight-complex="normal"/>
    </style:style>
    <style:style style:name="P4" style:family="paragraph" style:parent-style-name="Standard">
      <style:text-properties fo:font-weight="normal" officeooo:paragraph-rsid="001c0a3d" style:font-weight-asian="normal" style:font-weight-complex="normal"/>
    </style:style>
    <style:style style:name="T1" style:family="text">
      <style:text-properties officeooo:rsid="001959aa"/>
    </style:style>
    <style:style style:name="T2" style:family="text">
      <style:text-properties officeooo:rsid="001b2f2f"/>
    </style:style>
    <style:style style:name="T3" style:family="text">
      <style:text-properties officeooo:rsid="001c0a3d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initial subject" text:name="subject"/>
        <text:user-field-decl office:value-type="string" office:string-value="initial another field" text:name="anotherfield"/>
        <text:user-field-decl office:value-type="float" office:value="0" text:name="datefield"/>
        <text:user-field-decl office:value-type="float" office:value="1234" text:name="currencyfield"/>
      </text:user-field-decls>
      <text:p text:style-name="P2">This is a test document for node-odt</text:p>
      <text:p text:style-name="P2"/>
      <text:p text:style-name="P1"><text:span text:style-name="T1">It has the following field: </text:span><text:span text:style-name="T1"><text:user-field-get text:name="subject">initial subject</text:user-field-get></text:span></text:p>
      <text:p text:style-name="P1"><text:span text:style-name="T1">And another: </text:span><text:span text:style-name="T1"><text:user-field-get text:name="anotherfield">initial another field</text:user-field-get></text:span></text:p>
      <text:p text:style-name="P3"><text:span text:style-name="T2">And a date field: </text:span><text:span text:style-name="T2"><text:user-field-get style:data-style-name="N36" text:name="datefield">30.12.1899</text:user-field-get></text:span></text:p>
      <text:p text:style-name="P4"><text:span text:style-name="T3">And a currency field: </text:span><text:span text:style-name="T3"><text:user-field-get style:data-style-name="N106" text:name="currencyfield">1.234,00 €</text:user-field-get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7-02T12:40:39</meta:creation-date>
    <meta:editing-duration>P0D</meta:editing-duration>
    <meta:editing-cycles>2</meta:editing-cycles>
    <meta:generator>LibreOffice/4.0.4.2$Linux_X86_64 LibreOffice_project/400m0$Build-2</meta:generator>
    <dc:date>2013-07-02T12:42:13</dc:date>
    <meta:document-statistic meta:table-count="0" meta:image-count="0" meta:object-count="0" meta:page-count="1" meta:paragraph-count="5" meta:word-count="30" meta:character-count="173" meta:non-whitespace-character-count="148"/>
  </office:meta>
</office:document-meta>
</file>