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4f649" officeooo:paragraph-rsid="0004f649"/>
    </style:style>
    <style:style style:name="P2" style:family="paragraph" style:parent-style-name="Standard">
      <style:text-properties officeooo:rsid="00051641" officeooo:paragraph-rsid="00051641"/>
    </style:style>
    <style:style style:name="P3" style:family="paragraph" style:parent-style-name="Standard">
      <style:text-properties officeooo:rsid="00088623" officeooo:paragraph-rsid="00088623"/>
    </style:style>
    <style:style style:name="P4" style:family="paragraph" style:parent-style-name="Standard">
      <style:text-properties officeooo:rsid="000a50d5" officeooo:paragraph-rsid="000a50d5"/>
    </style:style>
    <style:style style:name="T1" style:family="text">
      <style:text-properties officeooo:rsid="0005164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1-.</text:p>
      <text:p text:style-name="P1">root@joni:/home/joni/Escritorio/proyecto-tarea1# git branch</text:p>
      <text:p text:style-name="P1">* master</text:p>
      <text:p text:style-name="P1">2-.</text:p>
      <text:p text:style-name="P1">root@joni:/home/joni/Escritorio/proyecto-tarea1# git branch pruebas</text:p>
      <text:p text:style-name="P1">root@joni:/home/joni/Escritorio/proyecto-tarea1# git branch</text:p>
      <text:p text:style-name="P1">* master</text:p>
      <text:p text:style-name="P1"><text:s text:c="2"/>pruebas</text:p>
      <text:p text:style-name="P1">3-.</text:p>
      <text:p text:style-name="P1">root@joni:/home/joni/Escritorio/proyecto-tarea1# git checkout pruebas</text:p>
      <text:p text:style-name="P1">Switched to branch 'pruebas'</text:p>
      <text:p text:style-name="P1">root@joni:/home/joni/Escritorio/proyecto-tarea1# cat leeme.txt </text:p>
      <text:p text:style-name="P1">Archivo de prueba en la rama pruebas</text:p>
      <text:p text:style-name="P1">4-.</text:p>
      <text:p text:style-name="P1">root@joni:/home/joni/Escritorio/proyecto-tarea1# git commit -m '<text:span text:style-name="T1">Primera modicacion en la rama pruebas</text:span>'</text:p>
      <text:p text:style-name="P1">[pruebas b3164df] archivo leeme</text:p>
      <text:p text:style-name="P1"><text:s/>1 file changed, 1 insertion(+)</text:p>
      <text:p text:style-name="P1"><text:s/>create mode 100644 proyecto-tarea1/leeme.txt</text:p>
      <text:p text:style-name="P2">5-.</text:p>
      <text:p text:style-name="P2">root@joni:/home/joni/Escritorio/proyecto-tarea1# git checkout master</text:p>
      <text:p text:style-name="P2">Switched to branch 'master'</text:p>
      <text:p text:style-name="P2">root@joni:/home/joni/Escritorio/proyecto-tarea1# git branch prueba2</text:p>
      <text:p text:style-name="P2">root@joni:/home/joni/Escritorio/proyecto-tarea1# git branch</text:p>
      <text:p text:style-name="P2">* master</text:p>
      <text:p text:style-name="P2"><text:s text:c="2"/>prueba2</text:p>
      <text:p text:style-name="P2"><text:s text:c="2"/>pruebas</text:p>
      <text:p text:style-name="P3">6-.</text:p>
      <text:p text:style-name="P3">root@joni:/home/joni/Escritorio/proyecto-tarea1# git merge pruebasUpdating 0802c16..b3164df</text:p>
      <text:p text:style-name="P3">Fast-forward</text:p>
      <text:p text:style-name="P3"><text:s/>proyecto-tarea1/leeme.txt | 1 +</text:p>
      <text:p text:style-name="P3"><text:s/>1 file changed, 1 insertion(+)</text:p>
      <text:p text:style-name="P3"><text:s/>create mode 100644 proyecto-tarea1/leeme.txt</text:p>
      <text:p text:style-name="P3">root@joni:/home/joni/Escritorio/proyecto-tarea1# git commit -m <text:s/>'Fusion de ramas master-pruebas'</text:p>
      <text:p text:style-name="P3">On branch master</text:p>
      <text:p text:style-name="P3">nothing to commit, working tree clean</text:p>
      <text:p text:style-name="P3">root@joni:/home/joni/Escritorio/proyecto-tarea1# git branch</text:p>
      <text:p text:style-name="P3">* master</text:p>
      <text:p text:style-name="P3"><text:s text:c="2"/>prueba2</text:p>
      <text:p text:style-name="P3"><text:s text:c="2"/>pruebas</text:p>
      <text:p text:style-name="P4">Cambios realizados: Hemos fusionado la rama master con la rama pruebas, la rama prueba no se borra pero en la rama master aparecen tambien los archivos de la rama pruebas</text:p>
      <text:p text:style-name="P4">7-.</text:p>
      <text:p text:style-name="P4">root@joni:/home/joni/Escritorio/proyecto-tarea1# git branch -d pruebas</text:p>
      <text:p text:style-name="P4">Deleted branch pruebas (was b3164df).</text:p>
      <text:p text:style-name="P4">root@joni:/home/joni/Escritorio/proyecto-tarea1# git branch -d prueba2</text:p>
      <text:p text:style-name="P4">Deleted branch prueba2 (was 0802c16).</text:p>
      <text:p text:style-name="P4">8-.root@joni:/home/joni/Escritorio/proyecto-tarea1# git log --onelineb3164df (HEAD -&gt; master) <text:s/><text:span text:style-name="T1">Primera modicacion en la rama pruebas</text:span></text:p>
      <text:p text:style-name="P4">0802c16 version1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oto Sans CJK SC Regular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oto Sans CJK SC Regular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22T09:10:23.135509056</meta:creation-date>
    <dc:date>2018-10-22T10:44:04.652795012</dc:date>
    <meta:editing-duration>PT2S</meta:editing-duration>
    <meta:editing-cycles>1</meta:editing-cycles>
    <meta:document-statistic meta:table-count="0" meta:image-count="0" meta:object-count="0" meta:page-count="1" meta:paragraph-count="47" meta:word-count="191" meta:character-count="1860" meta:non-whitespace-character-count="1699"/>
    <meta:generator>LibreOffice/6.0.3.2$Linux_X86_64 LibreOffice_project/00m0$Build-2</meta:generator>
  </office:meta>
</office:document-meta>
</file>